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start" style:justify-single-word="false"/>
      <style:text-properties fo:font-size="16pt" style:font-size-asian="16pt" style:font-size-complex="16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Liebe Mitbürger!</text:p>
      <text:p text:style-name="P1"/>
      <text:p text:style-name="P1">Am Sonntag, dem 23.August 2026 findet im Niersteiner Gemeindepark <text:s/>das 30. Internationale Kulturfest des AK-Asyl statt. Wie jedes Jahr wollen wir an diesem Tag mit unseren ausländischen Mitbürgern </text:p>
      <text:p text:style-name="P1"/>
      <text:p text:style-name="P1">„grenzenlos feiern“. <text:s/></text:p>
      <text:p text:style-name="P1"/>
      <text:p text:style-name="P1">Ein buntes, abwechslungsreiches musikalisches Programm aus unterschiedlichen Kulturkreisen, sowie viele internationale Spezialitäten für Ihren Gaumen warten auf Sie. </text:p>
      <text:p text:style-name="P1">Für die Kinder wird ein besonderes Spielprogramm wie Kinderschminken, Filzen, Fussballparcour von ELAN und Holzspielaktivitäten mit dem Spielmobilteam der Fa. Holz-Hoerz angeboten. </text:p>
      <text:p text:style-name="P1">Wir freuen uns Sie und Euch alle am Sonntag ab 15 Uhr im Park begrüßen zu können. </text:p>
      <text:p text:style-name="P1"/>
      <text:p text:style-name="P1">Der Eintritt ist frei. </text:p>
      <text:p text:style-name="P1"/>
      <text:p text:style-name="P1">Für unsere Kuchenkette, die zur Finanzierung dieses Festes beiträgt, benötigen wir noch Kuchen. Wenn Sie also Zeit und Lust haben einen Kuchen zu backen, dann tragen Sie sich bitte in diese Liste ein. </text:p>
      <text:p text:style-name="P1">Die Kuchen können am Sonntag, den 23.08.2026 ab 14 Uhr im Gemeindepark abgegeben werden.</text:p>
      <text:p text:style-name="P1"/>
      <text:p text:style-name="P1">Vielen Dank dafür</text:p>
      <text:p text:style-name="P1">Ihre Christiane Mayer</text:p>
      <text:p text:style-name="P1"/>
      <text:p text:style-name="P1">P.S.: Bei Rückfragen wenden Sie sich bitte an</text:p>
      <text:p text:style-name="P1">Christiane Mayer</text:p>
      <text:p text:style-name="P1">Fäulingstr. 36 </text:p>
      <text:p text:style-name="P1">55283 Nierstein</text:p>
      <text:p text:style-name="P1">Tel.: 06133/59500</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03T19:00:28.710984273</meta:creation-date>
    <dc:date>2026-08-03T19:02:15.787189797</dc:date>
    <meta:editing-duration>PT1M48S</meta:editing-duration>
    <meta:editing-cycles>1</meta:editing-cycles>
    <meta:document-statistic meta:table-count="0" meta:image-count="0" meta:object-count="0" meta:page-count="1" meta:paragraph-count="16" meta:word-count="162" meta:character-count="1122" meta:non-whitespace-character-count="966"/>
    <meta:generator>LibreOffice/24.2.7.2$Linux_X86_64 LibreOffice_project/420$Build-2</meta:generator>
  </office:meta>
</office:document-meta>
</file>